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a206387087147ae01d6fa461d0dd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1.6933333333333cm" svg:height="1.6933333333333cm"><draw:image xlink:href="Pictures/30a206387087147ae01d6fa461d0dde6.png" xlink:type="simple" xlink:show="embed" xlink:actuate="onLoad"/></draw:frame></text:p>
      <text:h text:style-name="Heading_20_1" text:outline-level="1"><text:bookmark text:name="public:index"/><text:bookmark-start text:name="__RefHeading___labinform_1"/><text:bookmark-start text:name="labinform"/>LabInform<text:bookmark-end text:name="__RefHeading___labinform_1"/><text:bookmark-end text:name="labinform"/></text:h>
      <text:p text:style-name="Text_20_body">LabInform is the modular <text:span text:style-name="Emphasis">Lab</text:span>oratory <text:span text:style-name="Emphasis">Inform</text:span>ation and management system (LIMS) for the scientist, who has neither money nor time to familiarise himself with complex, large solutions for electronic data acquisition and storage. It is a collection of best practices from almost fifteen years of personal experience in everyday laboratory work.</text:p>
      <text:p text:style-name="Text_20_body">All components are based on free and open source software, the core idea is simplicity and scalability. The system should fit as easily as possible into existing processes, offer the user maximum freedom, but at the same time help to maintain an overview (or get a new one) when the data volumes grow and the group grows. </text:p>
      <text:p text:style-name="Text_20_body">A description of LabInform is available as preprint via ChemRxiv:</text:p>
      <text:list text:style-name="List_20_1" text:continue-numbering="false">
        <text:list-item>
          <text:p text:style-name="LastListParagraph_List_20_1_Content_First"> Till Biskup<text:line-break/>LabInform: A Modular Laboratory Information System Built From Open Source Components<text:line-break/>ChemRxiv, 2022 <text:a xlink:type="simple" xlink:href="https://doi.org/10.26434/chemrxiv-2022-vz360" text:style-name="Internet_20_link" text:visited-style-name="Visited_20_Internet_20_Link">DOI: 10.26434/chemrxiv-2022-vz360</text:a></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 <text:span text:style-name="Strong_20_Emphasis">demo</text:span> of the <text:span text:style-name="Strong_20_Emphasis">wiki components</text:span> of LabInform (currently in German only) is available online:<text:line-break/>
<text:a xlink:type="simple" xlink:href="https://demo.wiki.labinform.de/" text:style-name="Internet_20_link" text:visited-style-name="Visited_20_Internet_20_Link">https://demo.wiki.labinform.de/</text:a></text:p></table:table-cell></table:table-row></table:table></draw:text-box></draw:frame></text:p>
      <text:p text:style-name="Horizontal_20_Line"/>
      <text:h text:style-name="Heading_20_2" text:outline-level="2"><text:bookmark-start text:name="__RefHeading___labinform_eln_2"/><text:bookmark-start text:name="labinform_eln"/>LabInform ELN<text:bookmark-end text:name="__RefHeading___labinform_eln_2"/><text:bookmark-end text:name="labinform_eln"/></text:h>
      <text:p text:style-name="Text_20_body">One essential component of the LabInform infrastructure is an electronic laboratory notebook (ELN). For both, a detailed discussion of ELNs in general as well as a description of the LabInform ELN, see the following preprint on ChemRxiv:</text:p>
      <text:list text:style-name="List_20_1" text:continue-numbering="false">
        <text:list-item>
          <text:p text:style-name="LastListParagraph_List_20_1_Content_First"> Mirjam Schröder, Till Biskup<text:line-break/>LabInform ELN: A lightweight and flexible electronic laboratory notebook for academic research based on the open-source software DokuWiki.<text:line-break/><text:span text:style-name="Emphasis">ChemRxiv</text:span>, 2023 <text:a xlink:type="simple" xlink:href="https://doi.org/10.26434/chemrxiv-2023-2tvct" text:style-name="Internet_20_link" text:visited-style-name="Visited_20_Internet_20_Link">doi:10.26434/chemrxiv-2023-2tvct</text:a></text:p>
        </text:list-item>
      </text:list>
      <text:p text:style-name="Text_20_body">Besides this preprint, the LabInform ELN is extensively documented. For more information, head over to the documentation available online at <text:a xlink:type="simple" xlink:href="https://eln.docs.labinform.de/" text:style-name="Internet_20_link" text:visited-style-name="Visited_20_Internet_20_Link">https://eln.docs.labinform.de/</text:a>.</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A <text:span text:style-name="Strong_20_Emphasis">demo</text:span> of the <text:span text:style-name="Strong_20_Emphasis">LabInform ELN</text:span> is available online:<text:line-break/>
<text:a xlink:type="simple" xlink:href="https://eln.labinform.de/" text:style-name="Internet_20_link" text:visited-style-name="Visited_20_Internet_20_Link">https://eln.labinform.de/</text:a></text:p></table:table-cell></table:table-row></table:table></draw:text-box></draw:frame></text:p>
      <text:p text:style-name="Horizontal_20_Line"/>
      <text:p text:style-name="Text_20_body"><text:span text:style-name="Strong_20_Emphasis">About the Author/Developer:</text:span> The author of LabInform is a scientist in the field of physical chemistry and spectroscopy. He has fifteen years of practical experience with everyday laboratory work and a penchant for the traceability of data acquisition and processing. In addition, he has developed a series of relatively extensive and proven evaluation programs for spectroscopic data, the latest being the <text:a xlink:type="simple" xlink:href="https://www.aspecd.de/" text:style-name="Internet_20_link" text:visited-style-name="Visited_20_Internet_20_Link">ASpecD framework</text:a> and the packages building upon it. Further information can be found on <text:a xlink:type="simple" xlink:href="https://www.till-biskup.de/" text:style-name="Internet_20_link" text:visited-style-name="Visited_20_Internet_20_Link">his homepage</text:a>.</text:p>
      <text:p text:style-name="Horizontal_20_Line"/>
      <text:p text:style-name="Text_20_body"><text:span text:style-name="Strong_20_Emphasis">A word on technology:</text:span> This page uses JavaScript for some display options (footnotes, literature, hierarchical index in the sidebar to the le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ndex</dc:title>
  </office:meta>
</office:document-meta>
</file>